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van voornemen tot uitbreiding van het jachtrecht op gemeentelijke gronden</text:p>
      <text:section text:name="regeling_id1-3-2" text:style-name="regeling">
        <text:section text:name="aanhef_id1-3-2-1" text:style-name="aanhef">
          <text:section text:name="preambule_id1-3-2-1-1" text:style-name="preambule">
            <text:p text:style-name="al">De gemeente Asten maakt hierbij, met inachtneming van het arrest van de Hoge Raad van 26 november 2021 (ECLI:NL:HR:2021:1778; het Didam-arrest), bekend dat zij voornemens is een addendum aan te gaan bij de bestaande overeenkomst inzake de verhuur van het jachtrecht aan de Wildbeheereenheid (WBE) Asten. </text:p>
            <text:p text:style-name="al"/>
            <text:p text:style-name="al">
            <text:span text:style-name="nadrukvet">Betreffende gronden</text:span>
          </text:p>
            <text:p text:style-name="al">Het voornemen heeft betrekking op de toevoeging van de navolgende gemeentelijke percelen aan het bestaande jachtgebied van WBE Asten:</text:p>
            <text:p text:style-name="al"/>
            <text:list text:style-name="id1-3-2-1-1-6">
              <text:list-item text:style-override="id1-3-2-1-1-6-1">
                <text:number>1.</text:number>
                <text:p text:style-name="al">Gemeente Asten, sectie P, nummer 472;</text:p>
              </text:list-item>
              <text:list-item text:style-override="id1-3-2-1-1-6-2">
                <text:number>2.</text:number>
                <text:p text:style-name="al">Gemeente Asten, sectie P, nummer 505;</text:p>
              </text:list-item>
              <text:list-item text:style-override="id1-3-2-1-1-6-3">
                <text:number>3.</text:number>
                <text:p text:style-name="al">Gemeente Asten, sectie P, nummer 810;</text:p>
              </text:list-item>
              <text:list-item text:style-override="id1-3-2-1-1-6-4">
                <text:number>4.</text:number>
                <text:p text:style-name="al">Gemeente Asten, sectie P, nummer 811;</text:p>
              </text:list-item>
              <text:list-item text:style-override="id1-3-2-1-1-6-5">
                <text:number>5.</text:number>
                <text:p text:style-name="al">Gemeente Asten, sectie P, nummer 813;</text:p>
              </text:list-item>
              <text:list-item text:style-override="id1-3-2-1-1-6-6">
                <text:number>6.</text:number>
                <text:p text:style-name="al">Gemeente Asten, sectie P, nummer 814;</text:p>
              </text:list-item>
              <text:list-item text:style-override="id1-3-2-1-1-6-7">
                <text:number>7.</text:number>
                <text:p text:style-name="al">Gemeente Asten, sectie P, nummer 816;</text:p>
              </text:list-item>
              <text:list-item text:style-override="id1-3-2-1-1-6-8">
                <text:number>8.</text:number>
                <text:p text:style-name="al">Gemeente Asten, sectie P, nummer 817;</text:p>
              </text:list-item>
              <text:list-item text:style-override="id1-3-2-1-1-6-9">
                <text:number>9.</text:number>
                <text:p text:style-name="al">Gemeente Asten, sectie P, nummer 821;</text:p>
              </text:list-item>
              <text:list-item text:style-override="id1-3-2-1-1-6-10">
                <text:number>10.</text:number>
                <text:p text:style-name="al">Gemeente Asten, sectie P, nummer 1923.</text:p>
                <text:p text:style-name="al"/>
              </text:list-item>
            </text:list>
            <text:p text:style-name="al">
            <text:span text:style-name="nadrukvet">Voorgenomen uitgifte</text:span>
          </text:p>
            <text:p text:style-name="al">De gemeente is voornemens het jachtrecht op voornoemde percelen door middel van een addendum toe te voegen aan de bestaande overeenkomst inzake huur van het jachtrecht tussen de gemeente Asten en WBE Asten. De toegevoegde percelen zullen onder dezelfde voorwaarden deel gaan uitmaken van het reeds aan WBE Asten verhuurde jachtgebied.</text:p>
            <text:p text:style-name="al"/>
            <text:p text:style-name="al">
            <text:span text:style-name="nadrukvet">Motivering</text:span>
          </text:p>
            <text:p text:style-name="al">Op grond van het Didam-arrest dient een overheidslichaam bij de uitgifte van schaarse rechten mededingingsruimte te bieden, tenzij op basis van objectieve, toetsbare en redelijke criteria vaststaat dat slechts één serieuze gegadigde in aanmerking komt.</text:p>
            <text:p text:style-name="al">De gemeente Asten is van oordeel dat in dit geval slechts één serieuze gegadigde in aanmerking komt voor het jachtrecht op de genoemde percelen, omdat:</text:p>
            <text:p text:style-name="al"/>
            <text:list text:style-name="id1-3-2-1-1-14">
              <text:list-item text:style-override="id1-3-2-1-1-14-1">
                <text:number>1.</text:number>
                <text:p text:style-name="al">WBE Asten de enige erkende wildbeheereenheid is die het volledige grondgebied van de gemeente Asten bestrijkt; </text:p>
              </text:list-item>
              <text:list-item text:style-override="id1-3-2-1-1-14-2">
                <text:number>2.</text:number>
                <text:p text:style-name="al">de betreffende percelen zijn gelegen binnen het werkgebied van WBE Asten; </text:p>
              </text:list-item>
              <text:list-item text:style-override="id1-3-2-1-1-14-3">
                <text:number>3.</text:number>
                <text:p text:style-name="al">WBE Asten beschikt over de organisatie, kennis en middelen die noodzakelijk zijn voor een verantwoord en doelmatig faunabeheer; </text:p>
              </text:list-item>
              <text:list-item text:style-override="id1-3-2-1-1-14-4">
                <text:number>4.</text:number>
                <text:p text:style-name="al">het toevoegen van deze percelen aan het reeds bestaande jachtgebied bijdraagt aan een samenhangend, efficiënt en duurzaam wild- en faunabeheer binnen de gemeente Asten; </text:p>
              </text:list-item>
              <text:list-item text:style-override="id1-3-2-1-1-14-5">
                <text:number>5.</text:number>
                <text:p text:style-name="al">versnippering van jachtrechten binnen hetzelfde beheergebied afbreuk doet aan een effectieve uitvoering van het faunabeheerplan.</text:p>
              </text:list-item>
            </text:list>
            <text:p text:style-name="al"/>
            <text:p text:style-name="al">De gemeente is daarom van oordeel dat uitsluitend WBE Asten als serieuze gegadigde voor deze uitbreiding van het jachtrecht kan worden aangemerkt.</text:p>
            <text:p text:style-name="al"/>
            <text:p text:style-name="al">
            <text:span text:style-name="nadrukvet">Reactietermijn</text:span>
          </text:p>
            <text:p text:style-name="al">Indien u van mening bent dat u eveneens als serieuze gegadigde voor het jachtrecht op de hiervoor genoemde percelen moet worden beschouwd, dient u dit uiterlijk binnen 20 kalenderdagen na de datum van publicatie van deze bekendmaking schriftelijk en gemotiveerd kenbaar te maken aan de gemeente Asten.</text:p>
            <text:p text:style-name="al">Uw reactie dient inzichtelijk te maken op grond waarvan u voldoet aan de vereisten om als gelijkwaardige gegadigde voor de uitgifte van het jachtrecht op deze percelen in aanmerking te komen.</text:p>
            <text:p text:style-name="al">Wanneer binnen deze termijn geen reactie wordt ontvangen, zal de gemeente overgaan tot het aangaan van het addendum met WBE Asten.</text:p>
            <text:p text:style-name="al">
            <text:span text:style-name="nadrukcur"/>
          </text:p>
            <text:p text:style-name="al">
            <text:span text:style-name="nadrukcur">Met deze publicatie geeft de gemeente uitvoering aan het arrest van de Hoge Raad van 26 november 2021 (ECLI:NL:HR:2021:1778).</text:spa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7965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sten</meta:user-defined>
    <meta:user-defined meta:name="OVERHEID.Informatietype/DC.type">officiële publicatie</meta:user-defined>
    <meta:user-defined meta:name="OVERHEIDop.Rubriek/DC.type">overige overheidsinformatie</meta:user-defined>
    <meta:user-defined meta:name="OVERHEID.Gemeente/OVERHEID.authority">Asten</meta:user-defined>
    <meta:user-defined meta:name="OVERHEID.Gemeente/DCTERMS.publisher">Asten</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Bekendmaking van voornemen tot uitbreiding van het jachtrecht op gemeentelijke gronden</meta:user-defined>
    <meta:user-defined meta:name="DCTERMS.W3CDTF/DCTERMS.available">2026-08-10</meta:user-defined>
    <meta:user-defined meta:name="DCTERMS.W3CDTF/OVERHEIDop.jaargang">2026</meta:user-defined>
    <meta:user-defined meta:name="OVERHEIDop.publicationIssue">379655</meta:user-defined>
    <meta:user-defined meta:name="OVERHEIDop.GmbID/DC.identifier">gmb-2026-379655</meta:user-defined>
    <meta:user-defined meta:name="OVERHEIDop.versieInformatie"/>
  </office:meta>
</office:document-meta>
</file>