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Insulindestraat 9, 5013BA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3 mei 2026, geregistreerd onder zaak(nummer) Z2026-00006116, aangaande:</text:p>
            <text:p text:style-name="common-al">Omschrijving/naam: <text:span text:style-name="nadrukvet">aanpassingen busopstelplaats</text:span></text:p>
            <text:p text:style-name="common-al">Locatie/adres: <text:span text:style-name="nadrukvet">Insulindestraat 9, 5013BA Tilburg</text:span></text:p>
            <text:p text:style-name="common-al">Besloten is de aangevraagde vergunning te verlenen.</text:p>
            <text:p text:style-name="common-al">Het besluit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7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116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6116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964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116</meta:user-defined>
    <meta:user-defined meta:name="DCTERMS.abstract">Z2026-00006116 - aanpassingen busopstelplaat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, Insulindestraat 9, 5013BA Tilbur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48</meta:user-defined>
    <meta:user-defined meta:name="OVERHEIDop.GmbID/DC.identifier">gmb-2026-379648</meta:user-defined>
    <meta:user-defined meta:name="OVERHEIDop.versieInformatie"/>
  </office:meta>
</office:document-meta>
</file>