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een uitbreiding van een polikliniek en wijziging naar zorgbestemming aan Koeweistraat 6k te Waarden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en omgevingsvergunning is verleend voor een uitbreiding van een polikliniek en wijziging naar zorgbestemming (Afwijken van regels in het omgevingsplan), Koeweistraat 6k, 4181 CD, in Waardenburg (03-08-2026) (bezwaar mogelijk), ODR2603217</text:p>
            <text:p text:style-name="common-al">
            <text:span text:style-name="nadrukvet">Niet eens met dit besluit? Reageer dan binnen 6 weken</text:span>
          </text:p>
            <text:p text:style-name="last-al">Bent u het niet eens met dit besluit? Laat ons weten waarom u het niet eens bent. Dit heet bezwaar maken. Vermeld altijd uw naam en adres, de datum en uw handtekening. U moet uw bezwaarschrift binnen zes weken na de datum van verzending van het besluit indienen. Stuur uw bezwaar naar: het college van burgemeester en wethouders van West Betuwe, Postbus 112, 4190 CC Geldermals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379644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64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64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West 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ODR2603217</meta:user-defined>
    <dc:language>nl</dc:language>
    <meta:user-defined meta:name="OVERHEIDop.locatietype/OVERHEIDop.gebiedsmarkering">Adres</meta:user-defined>
    <meta:user-defined meta:name="DC.title">Toestemming voor een uitbreiding van een polikliniek en wijziging naar zorgbestemming aan Koeweistraat 6k te Waardenburg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9644</meta:user-defined>
    <meta:user-defined meta:name="OVERHEIDop.GmbID/DC.identifier">gmb-2026-379644</meta:user-defined>
    <meta:user-defined meta:name="OVERHEIDop.versieInformatie"/>
  </office:meta>
</office:document-meta>
</file>