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Voorhof najaarsmarkt op 6 en 7 november 2026 aan Nico Bergsteijnweg 139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(en):</text:span>
          </text:p>
            <text:p text:style-name="common-al">Voorhof najaarsmarkt, 6 en 7 november 2026, Nico Bergsteijnweg 139, Z.354785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64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.354785</meta:user-defined>
    <dc:language>nl</dc:language>
    <meta:user-defined meta:name="OVERHEIDop.locatietype/OVERHEIDop.gebiedsmarkering">Adres</meta:user-defined>
    <meta:user-defined meta:name="DC.title">Aanvraag vergunning voor de Voorhof najaarsmarkt op 6 en 7 november 2026 aan Nico Bergsteijnweg 139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41</meta:user-defined>
    <meta:user-defined meta:name="OVERHEIDop.GmbID/DC.identifier">gmb-2026-379641</meta:user-defined>
    <meta:user-defined meta:name="OVERHEIDop.versieInformatie"/>
  </office:meta>
</office:document-meta>
</file>