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dakkapel aan Dorpsstraat 34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vervangen van een dakkapel (Bouwactiviteit (omgevingsplan)), Dorpsstraat 34, 4194 TD, in Meteren (30-07-2026) (bezwaar mogelijk), ODR2608991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64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8991</meta:user-defined>
    <dc:language>nl</dc:language>
    <meta:user-defined meta:name="OVERHEIDop.locatietype/OVERHEIDop.gebiedsmarkering">Adres</meta:user-defined>
    <meta:user-defined meta:name="DC.title">Toestemming voor het vervangen van een dakkapel aan Dorpsstraat 34 te Meter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40</meta:user-defined>
    <meta:user-defined meta:name="OVERHEIDop.GmbID/DC.identifier">gmb-2026-379640</meta:user-defined>
    <meta:user-defined meta:name="OVERHEIDop.versieInformatie"/>
  </office:meta>
</office:document-meta>
</file>