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kermis Quicksilver bar van 15-08 t/m 19-08-2026 te Wervershoof, Dorpsstraat 172, 1693AK Wervershoof</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een besluit genomen op de aanvraag met zaaknummer Z2026-00000613 voor een evenementenvergunning voor het houden van een kermisactiviteiten op locatie Dorpsstraat 172 (Quicksilver bar), 1693 AK Wervershoof.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op 6 augustus 2026. </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7963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613</meta:user-defined>
    <meta:user-defined meta:name="DCTERMS.abstract">Betreft: besluit aanvraag evenementenvergunning op locatie Dorpsstraat 172, 1693AK Wervershoof</meta:user-defined>
    <dc:language>nl</dc:language>
    <meta:user-defined meta:name="OVERHEIDop.locatietype/OVERHEIDop.gebiedsmarkering">Punt</meta:user-defined>
    <meta:user-defined meta:name="DC.title">Besluit aanvraag evenementenvergunning voor het houden van kermis Quicksilver bar van 15-08 t/m 19-08-2026 te Wervershoof, Dorpsstraat 172, 1693AK Wervershoof</meta:user-defined>
    <meta:user-defined meta:name="DCTERMS.W3CDTF/DCTERMS.available">2026-08-10</meta:user-defined>
    <meta:user-defined meta:name="DCTERMS.W3CDTF/OVERHEIDop.jaargang">2026</meta:user-defined>
    <meta:user-defined meta:name="OVERHEIDop.publicationIssue">379638</meta:user-defined>
    <meta:user-defined meta:name="OVERHEIDop.GmbID/DC.identifier">gmb-2026-379638</meta:user-defined>
    <meta:user-defined meta:name="OVERHEIDop.versieInformatie"/>
  </office:meta>
</office:document-meta>
</file>