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spelletjesmiddag, De 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Vereniging Heurns Belang</text:p>
            <text:p text:style-name="common-al">Activiteit: spelletjesmiddag voor Heurnse inwoners, te weten de ‘Heurnse Slag’</text:p>
            <text:p text:style-name="common-al">Locatie: Linderdijk 2-01 in de Heurne</text:p>
            <text:p text:style-name="common-al">Datum/periode: op 6 september 2026 van 13.00 tot 18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6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spelletjesmiddag, De Heurn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637</meta:user-defined>
    <meta:user-defined meta:name="OVERHEIDop.GmbID/DC.identifier">gmb-2026-379637</meta:user-defined>
    <meta:user-defined meta:name="OVERHEIDop.versieInformatie"/>
  </office:meta>
</office:document-meta>
</file>