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Gouw 37, 9951VK Winsum (BOP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bouwen van een fietsoverkapping op de locatie Gouw 37, 9951VK Winsum.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17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7963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3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3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947</meta:user-defined>
    <meta:user-defined meta:name="DCTERMS.abstract">het bouwen van een fietsoverkapping, Gouw 37, 9951VK Winsum (17 september 2026)</meta:user-defined>
    <dc:language>nl</dc:language>
    <meta:user-defined meta:name="DC.title">Besluit op omgevingsvergunning, Gouw 37, 9951VK Winsum (BOPA)</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26</meta:user-defined>
    <meta:user-defined meta:name="OVERHEIDop.publicationIssue">379634</meta:user-defined>
    <meta:user-defined meta:name="OVERHEIDop.GmbID/DC.identifier">gmb-2026-379634</meta:user-defined>
    <meta:user-defined meta:name="OVERHEIDop.versieInformatie"/>
  </office:meta>
</office:document-meta>
</file>