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dakopbouw op de garage en uitbouw aan Laan van Nieuwoord 23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Laan van Nieuwoord 23, 3931 DD, </text:span>realisatie dakopbouw op garage en uitbouw, Z.354766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7962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2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766</meta:user-defined>
    <dc:language>nl</dc:language>
    <meta:user-defined meta:name="OVERHEIDop.locatietype/OVERHEIDop.gebiedsmarkering">Adres</meta:user-defined>
    <meta:user-defined meta:name="DC.title">Aanvraag vergunning voor het realiseren van een dakopbouw op de garage en uitbouw aan Laan van Nieuwoord 23 te Woudenbe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627</meta:user-defined>
    <meta:user-defined meta:name="OVERHEIDop.GmbID/DC.identifier">gmb-2026-379627</meta:user-defined>
    <meta:user-defined meta:name="OVERHEIDop.versieInformatie"/>
  </office:meta>
</office:document-meta>
</file>