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ieter de Hoochstraat 78 1071E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voeren van plaatselijk funderingsherstel met behoud van de bestemming</text:p>
            <text:p text:style-name="common-al">Besluit: verleend</text:p>
            <text:p text:style-name="common-al">Besluit verzonden op: 05-08-2026</text:p>
            <text:p text:style-name="common-al">Zaakadres: Pieter de Hoochstraat 78 1071EJ Amsterdam</text:p>
            <text:p text:style-name="common-al">Zaaknummer: Z2026-016752</text:p>
            <text:p text:style-name="common-al">DSO-nummer: 202604150118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6752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5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62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2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6752</meta:user-defined>
    <meta:user-defined meta:name="DCTERMS.abstract">uitvoeren van plaatselijk funderingsherstel met behoud van de bestemm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ieter de Hoochstraat 78 1071EJ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25</meta:user-defined>
    <meta:user-defined meta:name="OVERHEIDop.GmbID/DC.identifier">gmb-2026-379625</meta:user-defined>
    <meta:user-defined meta:name="OVERHEIDop.versieInformatie"/>
  </office:meta>
</office:document-meta>
</file>