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ellen van een houtopstand (kap) 's-Gravesandestraat 55 1092AA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kappen van twee bomen</text:p>
            <text:p text:style-name="common-al">Zaakadres: 's-Gravesandestraat 55 1092AA Amsterdam</text:p>
            <text:p text:style-name="common-al">Datum ontvangst: 09-07-2026</text:p>
            <text:p text:style-name="common-al">Zaaknummer: Z2026-030372</text:p>
            <text:p text:style-name="common-al">DSO-nummer: 2026070900388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9617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61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61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2026-030372</meta:user-defined>
    <meta:user-defined meta:name="DCTERMS.abstract">kappen van twee bom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ellen van een houtopstand (kap) 's-Gravesandestraat 55 1092AA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617</meta:user-defined>
    <meta:user-defined meta:name="OVERHEIDop.GmbID/DC.identifier">gmb-2026-379617</meta:user-defined>
    <meta:user-defined meta:name="OVERHEIDop.versieInformatie"/>
  </office:meta>
</office:document-meta>
</file>