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Middelaarseweg 0 naast nr. 4B (perceel 5718) Hoevelaken, het realiseren van 16 kleinschalige opvangeenheden en algemene voorzieni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31</text:p>
            <text:p text:style-name="common-al">Ontvangen op 5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960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Middelaarseweg 0 naast nr. 4B (perceel 5718) Hoevelaken, het realiseren van 16 kleinschalige opvangeenheden en algemene voorzieningen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09</meta:user-defined>
    <meta:user-defined meta:name="OVERHEIDop.GmbID/DC.identifier">gmb-2026-379609</meta:user-defined>
    <meta:user-defined meta:name="OVERHEIDop.versieInformatie"/>
  </office:meta>
</office:document-meta>
</file>