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wijziging gebruik naar agrarisch akkerbouw aan Lankerenseweg 18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30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5 augustus 2026. De gemeente Barneveld neemt daarover waarschijnlijk binnen 8 weken na 5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960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wijziging gebruik naar agrarisch akkerbouw aan Lankerenseweg 18 Voorthuiz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08</meta:user-defined>
    <meta:user-defined meta:name="OVERHEIDop.GmbID/DC.identifier">gmb-2026-379608</meta:user-defined>
    <meta:user-defined meta:name="OVERHEIDop.versieInformatie"/>
  </office:meta>
</office:document-meta>
</file>