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Nieuweweg 59 Ederveen, slopen van de woning (technisch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94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7960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0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0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Nieuweweg 59 Ederveen, slopen van de woning (technisch).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607</meta:user-defined>
    <meta:user-defined meta:name="OVERHEIDop.GmbID/DC.identifier">gmb-2026-379607</meta:user-defined>
    <meta:user-defined meta:name="OVERHEIDop.versieInformatie"/>
  </office:meta>
</office:document-meta>
</file>