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Oude Garderenseweg 22 Kootwijkerbroek, toepassen van gro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3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96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Oude Garderenseweg 22 Kootwijkerbroek, toepassen van grond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06</meta:user-defined>
    <meta:user-defined meta:name="OVERHEIDop.GmbID/DC.identifier">gmb-2026-379606</meta:user-defined>
    <meta:user-defined meta:name="OVERHEIDop.versieInformatie"/>
  </office:meta>
</office:document-meta>
</file>