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t geaccepteerd, Melding, Dorpsplein 0 (Wekerom Oost) Wekerom, nieuwbouw 19 woni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16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7960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0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0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Niet geaccepteerd, Melding, Dorpsplein 0 (Wekerom Oost) Wekerom, nieuwbouw 19 woningen.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05</meta:user-defined>
    <meta:user-defined meta:name="OVERHEIDop.GmbID/DC.identifier">gmb-2026-379605</meta:user-defined>
    <meta:user-defined meta:name="OVERHEIDop.versieInformatie"/>
  </office:meta>
</office:document-meta>
</file>