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definitief besluit omgevingsvergunning regulier/uitgebreid (vergunningvrij), aanleg van 2 warmteleidingen t.b.v. aansluiten appartementencomplex Bernlef, Antaresstraat 45, 9742 LB Gr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ontvangen. De vergunning is aangevraagd voor aanleg van 2 warmteleidingen t.b.v. aansluiten appartementencomplex Bernlef aan Antaresstraat 45 te Groningen, dossiernummer GRN-00039192.  (verzonden 06-08-2026).</text:p>
            <text:p text:style-name="common-al"/>
            <text:p text:style-name="common-al">De gemeente is naar aanleiding van deze aanvraag om een omgevingsvergunning van oordeel dat voor de aangevraagde activiteiten geen omgevingsvergunning nodig is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/>
            <text:p text:style-name="common-al">
            <text:span text:style-name="nadrukvet">Heeft u vragen over deze aanvraa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
          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common-al">
            
          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960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192</meta:user-defined>
    <dc:language>nl</dc:language>
    <meta:user-defined meta:name="OVERHEIDop.locatietype/OVERHEIDop.gebiedsmarkering">Punt</meta:user-defined>
    <meta:user-defined meta:name="DC.title">Kennisgeving definitief besluit omgevingsvergunning regulier/uitgebreid (vergunningvrij), aanleg van 2 warmteleidingen t.b.v. aansluiten appartementencomplex Bernlef, Antaresstraat 45, 9742 LB Groning</meta:user-defined>
    <meta:user-defined meta:name="OVERHEIDop.datumEindeReactietermijn">2026-09-17</meta:user-defined>
    <meta:user-defined meta:name="OVERHEIDop.terinzageleggingBG">https://groningen.lokalebekendmakingen.nl/case/1:9822:306614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03</meta:user-defined>
    <meta:user-defined meta:name="OVERHEIDop.GmbID/DC.identifier">gmb-2026-379603</meta:user-defined>
    <meta:user-defined meta:name="OVERHEIDop.versieInformatie"/>
  </office:meta>
</office:document-meta>
</file>