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svrij, reguliere procedure, Vellerselaan 43 Barneveld, het realiseren van praktijk aan huis in de garage (Eli Beauty).</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gunningsvrij. Het zaaknummer is 2026W1664.</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5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7960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0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0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gunningsvrij, reguliere procedure, Vellerselaan 43 Barneveld, het realiseren van praktijk aan huis in de garage (Eli Beauty).</meta:user-defined>
    <meta:user-defined meta:name="DCTERMS.W3CDTF/DCTERMS.available">2026-08-10</meta:user-defined>
    <meta:user-defined meta:name="DCTERMS.W3CDTF/OVERHEIDop.jaargang">2026</meta:user-defined>
    <meta:user-defined meta:name="OVERHEIDop.publicationIssue">379601</meta:user-defined>
    <meta:user-defined meta:name="OVERHEIDop.GmbID/DC.identifier">gmb-2026-379601</meta:user-defined>
    <meta:user-defined meta:name="OVERHEIDop.versieInformatie"/>
  </office:meta>
</office:document-meta>
</file>