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oreelsestraat 21 1071B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breden van de bestaande doorbraak tussen de twee schoolgebouwen op het adres Moreelsestraat 21</text:p>
            <text:p text:style-name="common-al">Besluit: verleend</text:p>
            <text:p text:style-name="common-al">Besluit verzonden op: 03-08-2026</text:p>
            <text:p text:style-name="common-al">Zaakadres: Moreelsestraat 21 1071BJ Amsterdam</text:p>
            <text:p text:style-name="common-al">Zaaknummer: Z2026-017408</text:p>
            <text:p text:style-name="common-al">DSO-nummer: 202604200047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740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59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9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9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408</meta:user-defined>
    <meta:user-defined meta:name="DCTERMS.abstract">het verbreden van de bestaande doorbraak tussen de twee schoolgebouwen op het adres Moreelsestraat 2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oreelsestraat 21 1071BJ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98</meta:user-defined>
    <meta:user-defined meta:name="OVERHEIDop.GmbID/DC.identifier">gmb-2026-379598</meta:user-defined>
    <meta:user-defined meta:name="OVERHEIDop.versieInformatie"/>
  </office:meta>
</office:document-meta>
</file>