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Reunie voor het 150 jarig bestaan, De 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CJV de Heurne</text:p>
            <text:p text:style-name="common-al">Activiteit: Reunie voor het 150 jarig bestaan</text:p>
            <text:p text:style-name="common-al">Locatie: DH Keuperweg 4A, De Heurne</text:p>
            <text:p text:style-name="common-al">Datum/periode: op 5 september 2026 van 15.00 tot 23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Reunie voor het 150 jarig bestaan, De Heurn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96</meta:user-defined>
    <meta:user-defined meta:name="OVERHEIDop.GmbID/DC.identifier">gmb-2026-379596</meta:user-defined>
    <meta:user-defined meta:name="OVERHEIDop.versieInformatie"/>
  </office:meta>
</office:document-meta>
</file>