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dakopbouw op de garage aan Prins Willem-Alexandersingel 66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realiseren van een dakopbouw op de garage (Grafische industrie, Afwijken van regels in het omgevingsplan, Bouwactiviteit (omgevingsplan), Bouwactiviteit (technisch)), Prins Willem-Alexandersingel 66, 4153 BK, in Beesd (29-07-2026) (bezwaar mogelijk), ODR2607018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58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8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018</meta:user-defined>
    <dc:language>nl</dc:language>
    <meta:user-defined meta:name="OVERHEIDop.locatietype/OVERHEIDop.gebiedsmarkering">Adres</meta:user-defined>
    <meta:user-defined meta:name="DC.title">Toestemming voor het realiseren van een dakopbouw op de garage aan Prins Willem-Alexandersingel 66 te Bees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589</meta:user-defined>
    <meta:user-defined meta:name="OVERHEIDop.GmbID/DC.identifier">gmb-2026-379589</meta:user-defined>
    <meta:user-defined meta:name="OVERHEIDop.versieInformatie"/>
  </office:meta>
</office:document-meta>
</file>