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ontspanningspunten nabij de stadsmuur aan Stadswal (perceel APR00 A 11) te Asp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aanleggen van ontspanningspunten nabij stadsmuur (Rijksmonumentenactiviteit met betrekking tot een gebouwd of aangelegd monument), Stadswal (perceel APR00 A 11), in Asperen (29-07-2026) (bezwaar mogelijk), ODR2609430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7958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9430</meta:user-defined>
    <dc:language>nl</dc:language>
    <meta:user-defined meta:name="OVERHEIDop.locatietype/OVERHEIDop.gebiedsmarkering">Perceel</meta:user-defined>
    <meta:user-defined meta:name="DC.title">Toestemming voor het aanleggen van ontspanningspunten nabij de stadsmuur aan Stadswal (perceel APR00 A 11) te Asper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583</meta:user-defined>
    <meta:user-defined meta:name="OVERHEIDop.GmbID/DC.identifier">gmb-2026-379583</meta:user-defined>
    <meta:user-defined meta:name="OVERHEIDop.versieInformatie"/>
  </office:meta>
</office:document-meta>
</file>