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restanten dag,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Ondernemersfonds Dinxperlo</text:p>
            <text:p text:style-name="common-al">Activiteit: restanten dag</text:p>
            <text:p text:style-name="common-al">Locatie: in het centrum van Dinxperlo</text:p>
            <text:p text:style-name="common-al">Datum/periode: op 5 september 2026 van 09.00 tot 17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Gemeente Aalten - apv melding restanten dag, Dinxper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82</meta:user-defined>
    <meta:user-defined meta:name="OVERHEIDop.GmbID/DC.identifier">gmb-2026-379582</meta:user-defined>
    <meta:user-defined meta:name="OVERHEIDop.versieInformatie"/>
  </office:meta>
</office:document-meta>
</file>