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Haven 4, 4844CP Terheijd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4 augustus 2026 een vergunning is verleend met zaaknummer 2026-1078, voor het houden van het evenement 'Intocht sinterklaas Terheijden' op zondag 15 november 2026 van 12.00 uur tot 16.00 uur op de locatie Haven en volgens een route in Terheijden. </text:p>
            <text:p text:style-name="common-al">Ontheffing geluid voor dit evenement op zondag 15 november 2026 van 13.00 uur tot 16.00 uur op de locatie Haven en volgens een route in Terheijden.</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957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078</meta:user-defined>
    <meta:user-defined meta:name="DCTERMS.abstract">Betreft: Beschikking op aanvraag op locatie Haven 4, 4844CP Terheijden</meta:user-defined>
    <dc:language>nl</dc:language>
    <meta:user-defined meta:name="OVERHEIDop.locatietype/OVERHEIDop.gebiedsmarkering">Vlak</meta:user-defined>
    <meta:user-defined meta:name="DC.title">Kennisgeving besluit op Aanvraag beschikking, Haven 4, 4844CP Terheijden</meta:user-defined>
    <meta:user-defined meta:name="OVERHEIDop.datumEindeReactietermijn">2026-09-15</meta:user-defined>
    <meta:user-defined meta:name="OVERHEIDop.terinzageleggingBG">https://jeleefomgeving.nl/inzien/805319141/01836ce0-c27f-4dbd-9a2f-64823559aab6</meta:user-defined>
    <meta:user-defined meta:name="DCTERMS.W3CDTF/DCTERMS.available">2026-08-13</meta:user-defined>
    <meta:user-defined meta:name="DCTERMS.W3CDTF/OVERHEIDop.jaargang">2026</meta:user-defined>
    <meta:user-defined meta:name="OVERHEIDop.publicationIssue">379578</meta:user-defined>
    <meta:user-defined meta:name="OVERHEIDop.GmbID/DC.identifier">gmb-2026-379578</meta:user-defined>
    <meta:user-defined meta:name="OVERHEIDop.versieInformatie"/>
  </office:meta>
</office:document-meta>
</file>