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oldtimervoertuigen,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verschillende oldtimervoertuigen worden opgesteld </text:p>
            <text:p text:style-name="common-al">Locatie: aan de Markt, Hogestraat en Kerkstraat in Dinxperlo. Er is hiervoor tevens een tijdelijke verkeersmaatregel van kracht.</text:p>
            <text:p text:style-name="common-al">Datum/periode: op 13 september 2026 van 14.00 tot 17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oldtimervoertuigen, Dinxp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77</meta:user-defined>
    <meta:user-defined meta:name="OVERHEIDop.GmbID/DC.identifier">gmb-2026-379577</meta:user-defined>
    <meta:user-defined meta:name="OVERHEIDop.versieInformatie"/>
  </office:meta>
</office:document-meta>
</file>