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van 5 parkeerplaatsen alleen bestemd voor Brandweer en aanwijzen van 1 parkeerplaats als laad- en losgelegenheid op het Oranjepark</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Wettelijk kader</text:span>
          </text:p>
            <text:p text:style-name="common-al">Op grond van artikel 2 lid 1 WVW 1994 kunnen de krachtens deze wet vastgestelde regels strekken tot:</text:p>
            <text:p text:style-name="common-al">het in stand houden van de weg en het waarborgen van de bruikbaarheid daarvan.</text:p>
            <text:p text:style-name="common-al"/>
            <text:p text:style-name="common-al">Op grond van artikel 15, lid 1,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Overeenkomstig artikel 24 van het Besluit administratieve bepalingen inzake het wegverkeer is overleg gepleegd over de handhaafbaarheid van het verkeersbesluit met de verkeersfunctionaris van de eenheid Rotterdam, namens de korpschef van politie. </text:p>
            <text:p text:style-name="common-al"/>
            <text:p text:style-name="common-al">
            <text:span text:style-name="nadrukvet">Motivering besluit</text:span>
          </text:p>
            <text:p text:style-name="common-al">Op het Oranjepark is de brandweerkazerne vernieuwd en zijn er aan de achterzijde woningen gekomen bij het Bekkershof. Door het project is er minder parkeergelegenheid in de kazerne zelf. Om een snelle uitruk van de brandweer te kunnen garanderen zijn er enkele parkeerplaatsen in de openbare ruimte noodzakelijk. Om deze zo dicht mogelijk bij de brandweer te kunnen hebben en daarmee de uitruk te bespoedigen worden er vijf parkeerplaatsen aangewezen enkel ten behoeve van de brandweer. Dit op het parkeerterrein naast de brandweerkazerne voor het gymnasium. </text:p>
            <text:p text:style-name="common-al"/>
            <text:p text:style-name="common-al">Om te voorkomen dat de uitrit van de brandweer vrij blijft van motorvoertuigen zijn er reeds verboden om stil te staan aanwezig op het doodlopende gedeelte tussen het parkeerterrein en de brandweerkazerne. Om bezorgdiensten die bij de achterliggende of omliggende panden moeten zijn toch een veilige plek te kunnen bieden om te laden en lossen, zal er één parkeerplaats worden aangewezen enkel ten behoeve van het laden en lossen van goederen. Dit in het eerste parkeervak aan de doorgaande rijbaan van het Oranjepark, ter hoogte van en zijde brandweerkazerne. </text:p>
            <text:p text:style-name="common-al">Door het toepassen van deze maatregelen zal de weg zoveel mogelijk in stand worden gehouden en het waarborgen van de bruikbaarheid daarvan ten behoeve van laden en lossen en uitruk brandweer gewaarborgd blijven. Dit komt de leefbaarheid van de buurt ten goede.</text:p>
            <text:p text:style-name="common-al"/>
            <text:p text:style-name="common-al">Op basis van bovenstaande overwegingen en met inachtneming van:</text:p>
            <text:p text:style-name="common-al"/>
            <text:p text:style-name="common-al">- de Algemene wet bestuursrecht (Awb);</text:p>
            <text:p text:style-name="common-al">- de Wegenverkeerswet 1994 (WVW 1994);</text:p>
            <text:p text:style-name="common-al">- het Besluit Administratieve Bepalingen inzake het Wegverkeer (BABW);</text:p>
            <text:p text:style-name="common-al">- het Reglement Verkeersregels en Verkeerstekens 1990 (RVV 1990);</text:p>
            <text:p text:style-name="common-al">- het Algemeen Mandaatbesluit Dordrecht;</text:p>
            <text:p text:style-name="common-al"/>
            <text:p text:style-name="common-al">
            <text:span text:style-name="nadrukvet">Besluit het college van burgemeester en wethouders van Dordrecht</text:span>:</text:p>
            <text:p text:style-name="common-al"/>
            <text:p text:style-name="common-al">- vijf parkeerplaatsen op het parkeerterrein aan het Oranjepark ter hoogte van het gymnasium aan te wijzen ten behoeve van de brandweer door het plaatsen van het verkeersbord model E8 van bijlage 1 van het RVV 1990, inhoudende parkeergelegenheid alleen bestemd voor de voertuigcategorie of groep voertuigen die op het bord is aangegeven, met de tekst "Brandweer";</text:p>
            <text:p text:style-name="common-al">- één langsparkeervak aan de doorgaande rijbaan van het Oranjepark ter hoogte van en zijde van de brandweer aan te wijzen als laad- en losgelegenheid door het plaatsen van het verkeersbord model E7 van bijlage 1 van het RVV 1990, inhoudende gelegenheid bestemd voor het onmiddellijk laden en lossen van goederen.</text:p>
            <text:p text:style-name="common-al"/>
            <text:p text:style-name="common-al">Het college van burgemeester en wethouders </text:p>
            <text:p text:style-name="common-al">namens dezen,</text:p>
            <text:p text:style-name="common-al"/>
            <text:p text:style-name="common-al">de heer J. Booij</text:p>
            <text:p text:style-name="common-al">Clustermanager </text:p>
            <text:p text:style-name="common-al"/>
            <text:p text:style-name="common-al">
            <text:span text:style-name="nadrukvet">Bezwaar</text:span>
          </text:p>
            <text:p text:style-name="common-al">Als u het niet eens bent met dit besluit, kunt u binnen zes weken na dagtekening ervan schriftelijk bezwaar maken bij het bestuursorgaan dat het besluit heeft genomen. U dient uw bezwaarschrift te richten aan: </text:p>
            <text:p text:style-name="common-al">Het college van Burgemeester en Wethouders, Postbus 8, 3300 AA Dordrecht.</text:p>
            <text:p text:style-name="common-al"/>
            <text:p text:style-name="common-al">Op grond van artikel 6:5 van de Algemene wet bestuursrecht moet het bezwaar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zwaar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last-al">Voor de behandeling van het een verzoek om voorlopige voorziening brengt de Rechtbank een bedrag aan griffierecht in rekening.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957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7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7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Dordrecht - Aanwijzen parkeerplaatsen voor Brandweer en aanwijzen laad- en losvak - Oranjepark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92551 </meta:user-defined>
    <meta:user-defined meta:name="OVERHEIDop.verkeersbordcode">E7</meta:user-defined>
    <meta:user-defined meta:name="OVERHEIDop.verkeersbordcode">E8</meta:user-defined>
    <dc:language>nl</dc:language>
    <meta:user-defined meta:name="OVERHEIDop.locatietype/OVERHEIDop.gebiedsmarkering">Weg</meta:user-defined>
    <meta:user-defined meta:name="DC.title">Aanwijzen van 5 parkeerplaatsen alleen bestemd voor Brandweer en aanwijzen van 1 parkeerplaats als laad- en losgelegenheid op het Oranjepark</meta:user-defined>
    <meta:user-defined meta:name="DCTERMS.W3CDTF/DCTERMS.available">2026-08-12</meta:user-defined>
    <meta:user-defined meta:name="DCTERMS.W3CDTF/OVERHEIDop.jaargang">2026</meta:user-defined>
    <meta:user-defined meta:name="OVERHEIDop.publicationIssue">379575</meta:user-defined>
    <meta:user-defined meta:name="OVERHEIDop.GmbID/DC.identifier">gmb-2026-379575</meta:user-defined>
    <meta:user-defined meta:name="OVERHEIDop.versieInformatie"/>
  </office:meta>
</office:document-meta>
</file>