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Papekopperdijk 25, 3464 HT Papekop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338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Papekopperdijk 25, 3464 HT Papekop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splitsen van een voormalige boerderij in twee wooneenheden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21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06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udewater</text:p>
            </table:table-cell>
            <table:table-cell office:value-type="string" table:style-name="header.C">
              <text:p text:style-name="headerright"><text:span text:style-name="nr">Nr. 37957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7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57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udewat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udewater</meta:user-defined>
    <meta:user-defined meta:name="OVERHEID.Gemeente/OVERHEID.authority">Oudewat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L-26-013338</meta:user-defined>
    <meta:user-defined meta:name="DCTERMS.abstract">het splitsen van een voormalige boerderij in twee wooneenheden</meta:user-defined>
    <dc:language>nl</dc:language>
    <meta:user-defined meta:name="OVERHEIDop.locatietype/OVERHEIDop.gebiedsmarkering">Punt</meta:user-defined>
    <meta:user-defined meta:name="DC.title">Besluit (Papekopperdijk 25, 3464 HT Papekop)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574</meta:user-defined>
    <meta:user-defined meta:name="OVERHEIDop.GmbID/DC.identifier">gmb-2026-379574</meta:user-defined>
    <meta:user-defined meta:name="OVERHEIDop.versieInformatie"/>
  </office:meta>
</office:document-meta>
</file>