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Eigenhaardstraat 14, 4331 HS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aansluiten permanente riolering aan Eigenhaardstraat 14, 4331 HS Middelburg</text:span>
          </text:p>
            <text:p text:style-name="common-al">
            
          </text:p>
            <text:p text:style-name="common-al">Zaaknummer:<text:span text:style-name="nadrukvet"> 06871164477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<text:span text:style-name="nadrukvet">aansluiten permanente riolering Eigenhaardstraat 14 </text:span>aan <text:span text:style-name="nadrukvet">Eigenhaardstraat 14, 4331 HS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05-08-2026</text:span>.  Zij neemt daarover waarschijnlijk voor <text:span text:style-name="nadrukvet">30-09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7956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6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6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64477</meta:user-defined>
    <dc:language>nl</dc:language>
    <meta:user-defined meta:name="OVERHEIDop.locatietype/OVERHEIDop.gebiedsmarkering">Punt</meta:user-defined>
    <meta:user-defined meta:name="DC.title">Aanvraag omgevingsvergunning reguliere procedure Eigenhaardstraat 14, 4331 HS Middelbur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69</meta:user-defined>
    <meta:user-defined meta:name="OVERHEIDop.GmbID/DC.identifier">gmb-2026-379569</meta:user-defined>
    <meta:user-defined meta:name="OVERHEIDop.versieInformatie"/>
  </office:meta>
</office:document-meta>
</file>