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nabij Boerhaavestraat 9 in Voorhout, Z2026-000023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 voor het plaatsen van een afvalcontainer nabij Boerhaavestraat 9 in Voorhout van 21 augustus tot en met 30 september 2026.</text:p>
              </text:list-item>
            </text:list>
            <text:p text:style-name="common-al">
            <text:span text:style-name="nadrukcur">Datum besluit: </text:span>6 augustus 2026</text:p>
            <text:p text:style-name="common-al">
            <text:span text:style-name="nadrukcur">Uiterlijke reactiedatum: </text:span>17 september 2026</text:p>
            <text:p text:style-name="common-al">Kenmerk besluit: Z2026-00002334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7956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334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, nabij Boerhaavestraat 9 in Voorhout, Z2026-00002334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62</meta:user-defined>
    <meta:user-defined meta:name="OVERHEIDop.GmbID/DC.identifier">gmb-2026-379562</meta:user-defined>
    <meta:user-defined meta:name="OVERHEIDop.versieInformatie"/>
  </office:meta>
</office:document-meta>
</file>