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de kruising Achterhakkers-Sluisweg-Spuiboulevard-Prinsenstraat als voetgangersoversteekplaats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Wettelijk kader</text:span>
          </text:p>
            <text:p text:style-name="common-al">Op grond van artikel 2 lid 1 WVW 1994 kunnen de krachtens deze wet vastgestelde regels strekken tot: het verzekeren van de veiligheid op de weg.</text:p>
            <text:p text:style-name="common-al"/>
            <text:p text:style-name="common-al">Op grond van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text:span>
          </text:p>
            <text:p text:style-name="common-al">Op het kruispunt Achterhakkers-Sluisweg-Spuiboulevard-Prinsenstraat zijn op de oversteek van de Achterhakkers kanalisatiestrepen aanwezig om de oversteek te benadrukken. Hier kunnen enkel voetgangers oversteken. Op de oversteek van de Spuiboulevard is een voetgangersoversteekplaats aanwezig. De maximum toegestane snelheid is op de Achterhakkers en Spuiboulevard 50 km/uur en op de Sluisweg en Prinsenstraat 30 km/uur. </text:p>
            <text:p text:style-name="common-al"/>
            <text:p text:style-name="common-al">Er zijn vragen gesteld of er extra voetgangersoversteekplaatsen aangelegd kunnen worden bij het kruispunt. De wens is om de kanalisatiestrepen te vervangen door een voetgangersoversteekplaats en de oversteek van de Sluisweg ook in een voetgangersoversteekplaats uit te voeren. </text:p>
            <text:p text:style-name="common-al"/>
            <text:p text:style-name="common-al">Het kruispunt ligt op een voetgangersroute vanuit parkeerterrein Weeskinderendijk richting de binnenstad. Deze route zal nog meer belopen kunnen gaan worden door de verhuizing van de VVV (Intree Dordrecht) naar de zuidzijde van de Spuiboulevard. </text:p>
            <text:p text:style-name="common-al"/>
            <text:p text:style-name="common-al">Op de Achterhakkers is reeds een middenberm aanwezig om de oversteek in twee etappes uit te voeren. Op voetgangersoversteekplaatsen dienen de bestuurders voetgangers en bestuurders van een gehandicaptenvoertuig, die op een voetgangersoversteekplaats oversteken of kennelijk op het punt staan zulks te doen, voor te laten gaan. Dit zal de oversteekbaarheid ten goede komen. Om de verkeersveiligheid op de weg te verzekeren wordt het dan ook noodzakelijk geacht om twee voetgangersoversteekplaatsen te realiseren en is het verzoek gehonoreerd. Het kruispunt Achterhakkers-Sluisweg-Spuiboulevard-Prinsenstraat is in beheer bij de gemeente.</text:p>
            <text:p text:style-name="common-al"/>
            <text:p text:style-name="common-al"/>
            <text:p text:style-name="common-al"/>
            <text:p text:style-name="common-al">Op basis van bovenstaande overwegingen en met inachtneming van:</text:p>
            <text:p text:style-name="common-al"/>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text:p text:style-name="common-al">
            <text:span text:style-name="nadrukvet">Besluit het college van burgemeester en wethouders van Dordrecht</text:span>:</text:p>
            <text:p text:style-name="common-al">Een voetgangersoversteekplaats aan te leggen op de Achterhakkers en Sluisweg bij het kruispunt Achterhakkers-Sluisweg-Spuiboulevard-Prinsenstraat, door het plaatsen van het verkeersbord model L2 (voetgangersoversteekplaats) van bijlage 1 van het RVV 1990 en het aanbrengen van de daarbij behorende markering conform Uitvoeringsvoorschriften BABW inzake verkeerstekens Hoofdstuk IV Verkeerstekens op het wegdek Paragraaf 2, lid 9.</text:p>
            <text:p text:style-name="common-al"/>
            <text:p text:style-name="common-al">Het college van burgemeester en wethouders </text:p>
            <text:p text:style-name="common-al">namens dezen,</text:p>
            <text:p text:style-name="common-al"/>
            <text:p text:style-name="common-al">de heer J. Booij</text:p>
            <text:p text:style-name="common-al">Clustermanager</text:p>
            <text:p text:style-name="common-al"/>
            <text:p text:style-name="common-al">
            <text:span text:style-name="nadrukvet">Bezwaar</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95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voetgangersoversteekplaats  - Achterhakkers-Sluisweg-Spuiboulevard-Prins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2506</meta:user-defined>
    <meta:user-defined meta:name="OVERHEIDop.verkeersbordcode">L2</meta:user-defined>
    <meta:user-defined meta:name="OVERHEIDop.verkeersbordcode">WM12</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wijzen van de kruising Achterhakkers-Sluisweg-Spuiboulevard-Prinsenstraat als voetgangersoversteekplaats</meta:user-defined>
    <meta:user-defined meta:name="DCTERMS.W3CDTF/DCTERMS.available">2026-08-12</meta:user-defined>
    <meta:user-defined meta:name="DCTERMS.W3CDTF/OVERHEIDop.jaargang">2026</meta:user-defined>
    <meta:user-defined meta:name="OVERHEIDop.publicationIssue">379559</meta:user-defined>
    <meta:user-defined meta:name="OVERHEIDop.GmbID/DC.identifier">gmb-2026-379559</meta:user-defined>
    <meta:user-defined meta:name="OVERHEIDop.versieInformatie"/>
  </office:meta>
</office:document-meta>
</file>