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live akoestische country en jazz muziek, Dinxp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Luck Café</text:p>
            <text:p text:style-name="common-al">Activiteit: live akoestische country en jazz muziek</text:p>
            <text:p text:style-name="common-al">Locatie: Kerkstraat 3A in Dinxperlo</text:p>
            <text:p text:style-name="common-al">Datum/periode: op 5 september 2026 van 20.00 tot 00.3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live akoestische country en jazz muziek, Dinxp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51</meta:user-defined>
    <meta:user-defined meta:name="OVERHEIDop.GmbID/DC.identifier">gmb-2026-379551</meta:user-defined>
    <meta:user-defined meta:name="OVERHEIDop.versieInformatie"/>
  </office:meta>
</office:document-meta>
</file>