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van de Roggekamp, tevens een tijdelijke verkeersmaatregel om het afsluiten van de Roggekamp</text:p>
            <text:p text:style-name="common-al">Locatie: Roggekamp, Dinxperlo</text:p>
            <text:p text:style-name="common-al">Datum/periode: op 12 september 2026 van 16.00 tot 01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Dinxper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44</meta:user-defined>
    <meta:user-defined meta:name="OVERHEIDop.GmbID/DC.identifier">gmb-2026-379544</meta:user-defined>
    <meta:user-defined meta:name="OVERHEIDop.versieInformatie"/>
  </office:meta>
</office:document-meta>
</file>