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standplaatsvergunning voor onderzoekscentrum borstkanker op de locatie Lekdijk Oost 1 Schoon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4-08-2026 heeft de gemeente een aanvraag ontvangen voor een standplaatsvergunning voor onderzoekscentrum borstkanker op de locatie Lekdijk Oost 1 Schoonhoven. De aanvraag is geregistreerd onder zaaknummer 19311964957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7954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4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4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19311964957</meta:user-defined>
    <dc:language>nl</dc:language>
    <meta:user-defined meta:name="OVERHEIDop.locatietype/OVERHEIDop.gebiedsmarkering">Vlak</meta:user-defined>
    <meta:user-defined meta:name="DC.title">Kennisgeving ontvangst aanvraag voor een standplaatsvergunning voor onderzoekscentrum borstkanker op de locatie Lekdijk Oost 1 Schoonho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541</meta:user-defined>
    <meta:user-defined meta:name="OVERHEIDop.GmbID/DC.identifier">gmb-2026-379541</meta:user-defined>
    <meta:user-defined meta:name="OVERHEIDop.versieInformatie"/>
  </office:meta>
</office:document-meta>
</file>