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Hoflaan 64 kad. perceel 4395 sectie D, 3956EE Leersum, het leggen van 1 laagspanningskabel d.m.v. open ontgraving  (RX2026-00001577, 6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Hoflaan 64 kad. perceel 4395 sectie D, 3956EE Leersum, het leggen van 1 laagspanningskabel d.m.v. open ontgraving  (RX2026-00001577, 6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953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577</meta:user-defined>
    <meta:user-defined meta:name="DCTERMS.abstract">Hoflaan 64 kad. perceel 4395 sectie D, 3956EE Leersum, het leggen van 1 laagspanningskabel d.m.v. open ontgraving  (RX2026-00001577, 6 augustus 2026)</meta:user-defined>
    <dc:language>nl</dc:language>
    <meta:user-defined meta:name="OVERHEIDop.locatietype/OVERHEIDop.gebiedsmarkering">Vlak</meta:user-defined>
    <meta:user-defined meta:name="DC.title">Gemeente Utrechtse Heuvelrug, verleende omgevingsvergunning - Hoflaan 64 kad. perceel 4395 sectie D, 3956EE Leersum, het leggen van 1 laagspanningskabel d.m.v. open ontgraving  (RX2026-00001577, 6 augustus 2026)</meta:user-defined>
    <meta:user-defined meta:name="DCTERMS.W3CDTF/DCTERMS.available">2026-08-10</meta:user-defined>
    <meta:user-defined meta:name="DCTERMS.W3CDTF/OVERHEIDop.jaargang">2026</meta:user-defined>
    <meta:user-defined meta:name="OVERHEIDop.publicationIssue">379537</meta:user-defined>
    <meta:user-defined meta:name="OVERHEIDop.GmbID/DC.identifier">gmb-2026-379537</meta:user-defined>
    <meta:user-defined meta:name="OVERHEIDop.versieInformatie"/>
  </office:meta>
</office:document-meta>
</file>