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evorden - Gees: Parkeerterrein van de PKN kerk: voor het organiseren van het evenement "Rommelmarkt" </text:p>
      <text:section text:name="zakelijke-mededeling_id1-3-2" text:style-name="zakelijke-mededeling">
        <text:section text:name="zakelijke-mededeling-tekst_id1-3-2-1" text:style-name="zakelijke-mededeling-tekst">
          <text:section text:name="tekst_id1-3-2-1-1" text:style-name="tekst">
            <text:p text:style-name="common-al"> De Burgemeester van Coevorden maakt bekend dat op grond van artikel 2:25 van de Algemene plaatselijke verordening Coevorden vergunning is verleend voor het organiseren van het evenement "Rommelmarkt”, op het parkeerterrein van de PKN kerk in Gees, op de volgende data en tijdstippen; op zaterdag 19 september 2026 van 13.00 uur - 16.00 uur.</text:p>
            <text:p text:style-name="common-al"/>
            <text:p text:style-name="common-al">Het college van burgemeester en wethouders van Coevorden heeft een geluidsontheffing verleend op grond van artikel 4:6 lid 2 APV voor: </text:p>
            <text:p text:style-name="common-al">Omschrijving: Rommelmarkt;</text:p>
            <text:p text:style-name="common-al">Plaats: het parkeerterrein van de PKN kerk in Gees;</text:p>
            <text:p text:style-name="common-al">Data en tijden: zaterdag 19 september 2026 van 13.00 uur - 16.00 uur.</text:p>
            <text:p text:style-name="common-al"/>
            <text:p text:style-name="common-al">Het college van Burgemeester en wethouders van Coevorden maken bekend dat op grond van de algemene plaatselijke verordening vergunning is verleend voor het organiseren van een verloting bij dit evenement. De verloting mag plaatsvinden op zaterdag 19 september 2026 om 14.30 uur.</text:p>
            <text:p text:style-name="common-al"/>
            <text:p text:style-name="common-al">Verzonden op 5 augustus 2026</text:p>
            <text:p text:style-name="common-al"/>
            <text:p text:style-name="common-al">Kenmerk 42096-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https://www.coevorden.nl/bezwaarschrift-indienen</text:a>.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Coevorden,6 augustus 2026</text:span>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95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Coevorden - Gees: Parkeerterrein van de PKN kerk: voor het organiseren van het evenement "Rommelmarkt"</meta:user-defined>
    <meta:user-defined meta:name="DCTERMS.W3CDTF/DCTERMS.available">2026-08-10</meta:user-defined>
    <meta:user-defined meta:name="DCTERMS.W3CDTF/OVERHEIDop.jaargang">2026</meta:user-defined>
    <meta:user-defined meta:name="OVERHEIDop.publicationIssue">379535</meta:user-defined>
    <meta:user-defined meta:name="OVERHEIDop.GmbID/DC.identifier">gmb-2026-379535</meta:user-defined>
    <meta:user-defined meta:name="OVERHEIDop.versieInformatie"/>
  </office:meta>
</office:document-meta>
</file>