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laatsen spandoeken,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namens Open Monumentendag i.s.m. gemeente Aalten</text:p>
            <text:p text:style-name="common-al">Activiteit: plaatsen van spandoeken voor Open Monumentendagen</text:p>
            <text:p text:style-name="common-al">Locatie: Dinxperlo</text:p>
            <text:p text:style-name="common-al">Datum/periode: in de periode van 31 augustus t/m 16 september 2026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plaatsen spandoeken, Dinxper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34</meta:user-defined>
    <meta:user-defined meta:name="OVERHEIDop.GmbID/DC.identifier">gmb-2026-379534</meta:user-defined>
    <meta:user-defined meta:name="OVERHEIDop.versieInformatie"/>
  </office:meta>
</office:document-meta>
</file>