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19 bomen, Doktersdijk 1, 7244PG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6 augustus 2026 de volgende aanvraag voor een Omgevingsvergunning hebben ontvangen:</text:p>
            <text:p text:style-name="common-al">Doktersdijk 1, 7244PG Barchem, het kappen van 19 bomen, Z2026-0122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95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28</meta:user-defined>
    <meta:user-defined meta:name="DCTERMS.abstract">Z2026-01228 Doktersdijk 1, 7244PG Barchem</meta:user-defined>
    <dc:language>nl</dc:language>
    <meta:user-defined meta:name="OVERHEIDop.locatietype/OVERHEIDop.gebiedsmarkering">Vlak</meta:user-defined>
    <meta:user-defined meta:name="DC.title">Aanvraag Omgevingsvergunning voor het kappen van 19 bomen, Doktersdijk 1, 7244PG Barch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9531</meta:user-defined>
    <meta:user-defined meta:name="OVERHEIDop.GmbID/DC.identifier">gmb-2026-379531</meta:user-defined>
    <meta:user-defined meta:name="OVERHEIDop.versieInformatie"/>
  </office:meta>
</office:document-meta>
</file>