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slopen van de winkelruimte en het realiseren van 4 appartementen aan Keizerstraat 4 te Var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aanvraag voor een omgevingsvergunning is ingetrokken voor het slopen van de winkelruimte en het realiseren van 4 appartementen (Bouwactiviteit (omgevingsplan), Bouwactiviteit (technisch)), Keizerstraat 4, 4064 ED, in Varik (03-08-2026) , ODR2503833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7953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503833</meta:user-defined>
    <dc:language>nl</dc:language>
    <meta:user-defined meta:name="OVERHEIDop.locatietype/OVERHEIDop.gebiedsmarkering">Adres</meta:user-defined>
    <meta:user-defined meta:name="DC.title">Ingetrokken aanvraag voor het slopen van de winkelruimte en het realiseren van 4 appartementen aan Keizerstraat 4 te Varik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530</meta:user-defined>
    <meta:user-defined meta:name="OVERHEIDop.GmbID/DC.identifier">gmb-2026-379530</meta:user-defined>
    <meta:user-defined meta:name="OVERHEIDop.versieInformatie"/>
  </office:meta>
</office:document-meta>
</file>