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verjaardagsfeest, Bredev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ctiviteit: verjaardagsfeest</text:p>
            <text:p text:style-name="common-al">Locatie: Pater Jan de Vriesstraat 11, Bredevoort</text:p>
            <text:p text:style-name="common-al">Datum/periode: op 29 augustus 2026 van 20.00 – 01.00 uur</text:p>
            <text:p text:style-name="common-al"/>
            <text:p text:style-name="last-al">Meldingen zijn ter kennisname. De bezwaar- en beroepsprocedure is hierop niet van toepassing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7952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2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2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Gemeente Aalten - apv melding verjaardagsfeest, Bredevoor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9528</meta:user-defined>
    <meta:user-defined meta:name="OVERHEIDop.GmbID/DC.identifier">gmb-2026-379528</meta:user-defined>
    <meta:user-defined meta:name="OVERHEIDop.versieInformatie"/>
  </office:meta>
</office:document-meta>
</file>