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Hikkaarderdyk te Jis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Jislum, aan de Hikkaarderdyk, het organiseren van een tweedaagse kaatswedstrijd Jislumer Merke en Automotorenshow op 14 tot en met 16 augustus 2026 (besluit is verzonden op 11 augustus 2026).</text:p>
            <text:p text:style-name="common-al">
            <text:span text:style-name="nadrukvet">Niet eens met de vergunning? </text:span>Zie (**)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95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200804</meta:user-defined>
    <dc:language>nl</dc:language>
    <meta:user-defined meta:name="OVERHEIDop.locatietype/OVERHEIDop.gebiedsmarkering">Weg</meta:user-defined>
    <meta:user-defined meta:name="DC.title">Evenementenvergunning aan de Hikkaarderdyk te Jisl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25</meta:user-defined>
    <meta:user-defined meta:name="OVERHEIDop.GmbID/DC.identifier">gmb-2026-379525</meta:user-defined>
    <meta:user-defined meta:name="OVERHEIDop.versieInformatie"/>
  </office:meta>
</office:document-meta>
</file>