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zendmast ten behoeve van het mobiele netwerk, met afwijking van het omgevingsplan voor de gronden met bestemming Natuur, Lierderholthuisweg nabij nr. 73 (kadastraal Heino G 1601), 8055PK Laag Zuth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Lierderholthuisweg nabij nr. 73 (kadastraal Heino G 1601), 8055PK Laag Zuthem</text:p>
            <text:p text:style-name="common-al">
            <text:span text:style-name="nadrukvet">Zaakomschrijving:</text:span> het plaatsen van een zendmast ten behoeve van het mobiele netwerk, met afwijking van het omgevingsplan voor de gronden met bestemming Natuur</text:p>
            <text:p text:style-name="common-al">
            <text:span text:style-name="nadrukvet">Zaaknummer:</text:span> 0177ESUITE764522025</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76452202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764522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951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1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1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764522025</meta:user-defined>
    <meta:user-defined meta:name="DCTERMS.abstract">het plaatsen van een zendmast ten behoeve van het mobiele netwerk</meta:user-defined>
    <dc:language>nl</dc:language>
    <meta:user-defined meta:name="OVERHEIDop.locatietype/OVERHEIDop.gebiedsmarkering">Vlak</meta:user-defined>
    <meta:user-defined meta:name="DC.title">Verleende omgevingsvergunning, het plaatsen van een zendmast ten behoeve van het mobiele netwerk, met afwijking van het omgevingsplan voor de gronden met bestemming Natuur, Lierderholthuisweg nabij nr. 73 (kadastraal Heino G 1601), 8055PK Laag Zuthem</meta:user-defined>
    <meta:user-defined meta:name="DCTERMS.W3CDTF/DCTERMS.available">2026-08-10</meta:user-defined>
    <meta:user-defined meta:name="DCTERMS.W3CDTF/OVERHEIDop.jaargang">2026</meta:user-defined>
    <meta:user-defined meta:name="OVERHEIDop.publicationIssue">379519</meta:user-defined>
    <meta:user-defined meta:name="OVERHEIDop.GmbID/DC.identifier">gmb-2026-379519</meta:user-defined>
    <meta:user-defined meta:name="OVERHEIDop.versieInformatie"/>
  </office:meta>
</office:document-meta>
</file>