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plaatsen van een aanbouw aan Hamaritilaan 17 te Oph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het plaatsen van een aanbouw (Bouwactiviteit (omgevingsplan)), Hamaritilaan 17, 4061 BT, in Ophemert (31-07-2026) , ODR2604155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51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4155</meta:user-defined>
    <dc:language>nl</dc:language>
    <meta:user-defined meta:name="OVERHEIDop.locatietype/OVERHEIDop.gebiedsmarkering">Adres</meta:user-defined>
    <meta:user-defined meta:name="DC.title">Ingetrokken aanvraag voor het plaatsen van een aanbouw aan Hamaritilaan 17 te Oph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518</meta:user-defined>
    <meta:user-defined meta:name="OVERHEIDop.GmbID/DC.identifier">gmb-2026-379518</meta:user-defined>
    <meta:user-defined meta:name="OVERHEIDop.versieInformatie"/>
  </office:meta>
</office:document-meta>
</file>