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Aanpassen van sluis tweemolentjesvaart, monument van gemeente Delft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|Aanpassen van sluis tweemolentjesvaart, monument van gemeente Delft, 06-08-2026</text:p>
            <text:p text:style-name="last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951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771</meta:user-defined>
    <meta:user-defined meta:name="DCTERMS.abstract">HHDL2604 Tweemolentjesvaart aanpassen monument</meta:user-defined>
    <dc:language>nl</dc:language>
    <meta:user-defined meta:name="OVERHEIDop.locatietype/OVERHEIDop.gebiedsmarkering">Vlak</meta:user-defined>
    <meta:user-defined meta:name="DC.title">Verlenging beslistermijn omgevingsvergunning, Aanpassen van sluis tweemolentjesvaart, monument van gemeente Delft,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16</meta:user-defined>
    <meta:user-defined meta:name="OVERHEIDop.GmbID/DC.identifier">gmb-2026-379516</meta:user-defined>
    <meta:user-defined meta:name="OVERHEIDop.versieInformatie"/>
  </office:meta>
</office:document-meta>
</file>