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Privé feest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Privé feest op eigen terrein met achtergrondmuziek</text:p>
            <text:p text:style-name="common-al">Locatie: Heuvelweg 2B, Aalten</text:p>
            <text:p text:style-name="common-al">Datum/periode: 20 september 2026 van 14.00 tot 18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51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Gemeente Aalten - apv melding Privé feest, Aal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514</meta:user-defined>
    <meta:user-defined meta:name="OVERHEIDop.GmbID/DC.identifier">gmb-2026-379514</meta:user-defined>
    <meta:user-defined meta:name="OVERHEIDop.versieInformatie"/>
  </office:meta>
</office:document-meta>
</file>