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 Richterinkstraat met licht versterkte muziek en activiteiten</text:p>
            <text:p text:style-name="common-al">Locatie: Richterinkstraat thv nr. 36</text:p>
            <text:p text:style-name="common-al">Datum/periode: op 5 september 2026 van 14.30 tot 00.00 uur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51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1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Gemeente Aalten - apv melding buurtfeest, Aal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513</meta:user-defined>
    <meta:user-defined meta:name="OVERHEIDop.GmbID/DC.identifier">gmb-2026-379513</meta:user-defined>
    <meta:user-defined meta:name="OVERHEIDop.versieInformatie"/>
  </office:meta>
</office:document-meta>
</file>