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vergunning evenement Eindhovenseweg 5552AA Valkenswaard, Markt 5554CA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besloten een vergunning te verlenen voor het evenement "Blik op de Mert, 27-09-2026" op locatie Eindhovenseweg 5552AA Valkenswaard, Markt 5554CA Valkenswaard.</text:p>
            <text:p text:style-name="common-al">Het besluit is geregistreerd onder dossiernummer <text:span text:style-name="nadrukvet">0000507151</text:span> en is genomen op 06-08-2026.</text:p>
            <text:p text:style-name="common-al">Indien u belanghebbende kunt u bezwaar maken tegen dit besluit.</text:p>
            <text:p text:style-name="common-al">De termijn voor het indienen van een bezwaar start op 07-08-2026 en duurt 6 weken. Tijdens deze termijn liggen de stukken ter inzage op het gemeentehuis.</text:p>
            <text:p text:style-name="common-al">U kunt uw bezwaar richten aan het college van burgemeester en wethouders van gemeente Valkenswaard, postbus 10.100, 5550 GA Valkenswaard. Vermeldt u hierbij het hierboven genoemde zaaknummer.</text:p>
            <text:p text:style-name="last-al">U kunt het bezwaarschrift ook digitaal indienen. Ga hiervoor naar www.valkenswaard.nl/bezwaar. Voor het digitaal indienen van een bezwaarschrift moet u wel beschikken over een elektronische handtekening (DigiD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7950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0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0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Valkenswaard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000507151</meta:user-defined>
    <meta:user-defined meta:name="DCTERMS.abstract">Blik op de Mert, 27-09-2026, Markt /Eindhovensewe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vergunning evenement Eindhovenseweg 5552AA Valkenswaard, Markt 5554CA Valkenswaard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508</meta:user-defined>
    <meta:user-defined meta:name="OVERHEIDop.GmbID/DC.identifier">gmb-2026-379508</meta:user-defined>
    <meta:user-defined meta:name="OVERHEIDop.versieInformatie"/>
  </office:meta>
</office:document-meta>
</file>