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Bilderdijkstraat 1D 2013EG Haarlem, 0392-2026-0042337, het wijzigen van de voorgevel en de indeling, het verduurzamen van de woning en het plaatsen van een dakterras, verzonden 0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95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42337</meta:user-defined>
    <meta:user-defined meta:name="DCTERMS.abstract">het wijzigen van de voorgevel en de indeling, het verduurzamen van de woning en het plaatsen van een dakterras</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Bilderdijkstraat 1D 2013EG Haarlem, 0392-2026-0042337, het wijzigen van de voorgevel en de indeling, het verduurzamen van de woning en het plaatsen van een dakterras, verzonden 06-08-2026</meta:user-defined>
    <meta:user-defined meta:name="DCTERMS.W3CDTF/DCTERMS.available">2026-08-10</meta:user-defined>
    <meta:user-defined meta:name="DCTERMS.W3CDTF/OVERHEIDop.jaargang">2026</meta:user-defined>
    <meta:user-defined meta:name="OVERHEIDop.publicationIssue">379506</meta:user-defined>
    <meta:user-defined meta:name="OVERHEIDop.GmbID/DC.identifier">gmb-2026-379506</meta:user-defined>
    <meta:user-defined meta:name="OVERHEIDop.versieInformatie"/>
  </office:meta>
</office:document-meta>
</file>