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uurtfeest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uurtfeest Hogestraat</text:p>
            <text:p text:style-name="common-al">Locatie: Hogestraat, Aalten</text:p>
            <text:p text:style-name="common-al">Datum/periode: op 5 september 2026 van 13.00 tot 22.00 uur met tijdelijke verkeersmaatregel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49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Gemeente Aalten - apv melding buurtfeest, Aal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499</meta:user-defined>
    <meta:user-defined meta:name="OVERHEIDop.GmbID/DC.identifier">gmb-2026-379499</meta:user-defined>
    <meta:user-defined meta:name="OVERHEIDop.versieInformatie"/>
  </office:meta>
</office:document-meta>
</file>