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alten - apv melding buurtfeest,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apv melding is binnengekomen.</text:p>
            <text:p text:style-name="common-al"/>
            <text:p text:style-name="common-al">Activiteit: buurtfeest</text:p>
            <text:p text:style-name="common-al">Locatie: Bulsinkkamp thv huisnummer 1 t/m 28, Aalten</text:p>
            <text:p text:style-name="common-al">Datum/periode: op 5 september 2026 van 12.30 tot 01.00 uur, tevens een verkeersmaatregel van kracht om eerder genoemde af te sluiten.</text:p>
            <text:p text:style-name="common-al"/>
            <text:p text:style-name="last-al">Meldingen zijn ter kennisname. De bezwaar- en beroepsprocedure is hierop niet van toepassing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7949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9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Aalten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Gemeente Aalten - apv melding buurtfeest, Aal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9497</meta:user-defined>
    <meta:user-defined meta:name="OVERHEIDop.GmbID/DC.identifier">gmb-2026-379497</meta:user-defined>
    <meta:user-defined meta:name="OVERHEIDop.versieInformatie"/>
  </office:meta>
</office:document-meta>
</file>