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Karel Doormanstraat 66 te Hellouw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plaatsen van een dakkapel (Bouwactiviteit (omgevingsplan)), Karel Doormanstraat 66, 4174 GK, in Hellouw (29-07-2026) (geen bezwaar mogelijk), ODR261116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4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165</meta:user-defined>
    <dc:language>nl</dc:language>
    <meta:user-defined meta:name="OVERHEIDop.locatietype/OVERHEIDop.gebiedsmarkering">Adres</meta:user-defined>
    <meta:user-defined meta:name="DC.title">Aanvraag vergunning voor het plaatsen van een dakkapel aan Karel Doormanstraat 66 te Hellouw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96</meta:user-defined>
    <meta:user-defined meta:name="OVERHEIDop.GmbID/DC.identifier">gmb-2026-379496</meta:user-defined>
    <meta:user-defined meta:name="OVERHEIDop.versieInformatie"/>
  </office:meta>
</office:document-meta>
</file>